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text-align="center"/>
      <style:text-properties fo:font-weight="bold" style:font-weight-asian="bold" style:font-weight-complex="bold" fo:font-size="14pt" style:font-size-asian="14pt" style:font-size-complex="14pt"/>
    </style:style>
    <style:style style:name="P2" style:parent-style-name="Normal" style:family="paragraph">
      <style:paragraph-properties fo:text-align="center"/>
      <style:text-properties fo:font-weight="bold" style:font-weight-asian="bold" style:font-weight-complex="bold" fo:font-size="14pt" style:font-size-asian="14pt" style:font-size-complex="14pt"/>
    </style:style>
    <style:style style:name="P3" style:parent-style-name="Normal" style:family="paragraph">
      <style:paragraph-properties fo:text-align="center"/>
      <style:text-properties fo:font-weight="bold" style:font-weight-asian="bold" style:font-weight-complex="bold" fo:font-size="14pt" style:font-size-asian="14pt" style:font-size-complex="14pt"/>
    </style:style>
    <style:style style:name="P4" style:parent-style-name="Normal" style:family="paragraph">
      <style:paragraph-properties fo:text-align="center"/>
      <style:text-properties fo:font-weight="bold" style:font-weight-asian="bold" style:font-weight-complex="bold" fo:font-size="14pt" style:font-size-asian="14pt" style:font-size-complex="14pt"/>
    </style:style>
    <style:style style:name="P5" style:parent-style-name="Normal" style:family="paragraph">
      <style:paragraph-properties fo:text-align="center"/>
      <style:text-properties fo:font-weight="bold" style:font-weight-asian="bold" style:font-weight-complex="bold" fo:font-size="14pt" style:font-size-asian="14pt" style:font-size-complex="14pt"/>
    </style:style>
    <style:style style:name="P6" style:parent-style-name="Normal" style:family="paragraph">
      <style:paragraph-properties fo:text-align="justify"/>
    </style:style>
    <style:style style:name="P7" style:parent-style-name="Normal" style:family="paragraph">
      <style:paragraph-properties fo:text-align="justify"/>
    </style:style>
    <style:style style:name="P8" style:parent-style-name="Normal" style:family="paragraph">
      <style:paragraph-properties fo:text-align="justify"/>
    </style:style>
    <style:style style:name="P9" style:parent-style-name="Normal" style:family="paragraph">
      <style:paragraph-properties fo:text-align="justify"/>
    </style:style>
    <style:style style:name="P10" style:parent-style-name="Normal" style:family="paragraph">
      <style:paragraph-properties fo:text-align="justify"/>
    </style:style>
    <style:style style:name="P11" style:parent-style-name="Normal" style:family="paragraph">
      <style:paragraph-properties fo:text-align="justify"/>
    </style:style>
    <style:style style:name="P12" style:parent-style-name="Normal" style:family="paragraph">
      <style:paragraph-properties fo:text-align="justify"/>
    </style:style>
    <style:style style:name="P13" style:parent-style-name="Normal" style:family="paragraph">
      <style:paragraph-properties fo:text-align="justify"/>
    </style:style>
    <style:style style:name="P14" style:parent-style-name="Normal" style:family="paragraph">
      <style:paragraph-properties fo:text-align="justify"/>
    </style:style>
    <style:style style:name="P15" style:parent-style-name="Normal" style:family="paragraph">
      <style:paragraph-properties fo:text-align="justify"/>
    </style:style>
    <style:style style:name="P16" style:parent-style-name="Normal" style:family="paragraph">
      <style:paragraph-properties fo:text-align="justify"/>
    </style:style>
  </office:automatic-styles>
  <office:body>
    <office:text text:use-soft-page-breaks="true">
      <text:p text:style-name="P1">Brecon U3A Philosophy Group.</text:p>
      <text:p text:style-name="P2">Autumn Term 2026.</text:p>
      <text:p text:style-name="P3">“What constitutes an acceptable political compromise?”</text:p>
      <text:p text:style-name="P4">Ref. Philosophy Now – Issue 174. Laure Gillot-Assayag</text:p>
      <text:p text:style-name="P5">“Margalit and Limits to Political Compromise.”</text:p>
      <text:p text:style-name="P6">Donald Trump is the author of a book called “The Art of the Deal” written from the standpoint of a successful entrepreneur. <text:s/>In any situation, economic, political or military the solution to finding peace, consensus or justice usually means that not everyone is going to get everything they want. <text:s/>One<text:s/>example of a bad compromise was the “Treaty of Versailles” in 1920 where the French premier Clemenceau insisted on imposing a humiliating defeat on Germany. <text:s/>This created resentment in Germany and led (as John Mynard Keynes warned) to the rise of the Nazis and the Second World War, resulting in the deaths of millions of people.</text:p>
      <text:p text:style-name="P7">The question for the philosopher is to decide on the moral limits of accepting a compromise. <text:s/>It used to be accepted that the only way of bringing war to an end was by some sort of<text:s/>compromise, but at Yalta the allied powers decided that there could be no acceptable compromise with Germany or Japan – the demand was for unconditional surrender – to do otherwise would be to maintain two inhuman and inhumane regimes. <text:s/>So, onto a quick look back at the history of ideas.</text:p>
      <text:p text:style-name="P8">G.W.F.Hegel said “compromise is not a weak middle ground. <text:s/>It is the engine of history.” <text:s/>He saw history as a series of clashes between opposing ideas and left us with the concept of the “dialectic” – a threefold process –<text:s/>Thesis, antithesis and synthesis. <text:s/>For Hegel (died 1831) freedom and justice were achieved, not by averaging out what everyone wants, but working through disagreements, the idea is to get a solution that works for everyone – not easy! <text:s/>An opposing view was provided by John Locke, who seemed to say that if the majority agree on something it must be right!</text:p>
      <text:p text:style-name="P9">The article cited above by Laure Gillot-Assayag is a survey of the ideas of Avishai Margalit who published a work called “On Compromise and Rotten<text:s/>Compromise” in 2010. <text:s/>He tends to focus on the horrors of the twentieth century Totalitarian conflicts but also includes the conflict between Israel and Palestine. <text:s/>Interestingly he is a professor at the University of Jerusalem.</text:p>
      <text:p text:style-name="P10">At the centre of his thinking is the concept of “non-humiliation” – you aim for a position where citizens do not humiliate each other. <text:s/>This is a negative aim, as opposed to a requirement to do something. <text:s/>His focus was on a decent society – a society that locates moral violation in<text:s/>the humiliation of a person’s honour and dignity. <text:s/>Any compromise is wrecked forever by one rotten clause! <text:s/>No political necessity can justify humiliation.</text:p>
      <text:p text:style-name="P11">I still have my father’s copy of Sir Brian Horrocks (Commander 30 Corps then B.A.O.R. 1945) instructions to the soldiers involved in the occupation of Germany. <text:s/>He drew a clear distinction between the German people and the ideology of the Nazi Party (referring to them as gangsters), and stressed that the role of the army was to assist the German people<text:s/>in rebuilding their nation and becoming once again a part of the Global Family of Nations, even after total defeat and the criminal prosecution of leading Nazis.</text:p>
      <text:p text:style-name="P12">Margalit’s philosophy borrows on the idea of “deontology” a morality (right or wrong) founded on the idea of duty. <text:s/>One of the most famous philosophers associated with this is Immanuel Kant<text:s/><text:soft-page-break/>(1724 – 1801). <text:s/>He believed that we should not use human beings as a means to an end. <text:s/>The worst offence we can commit is when we treat humans as “non-human”. <text:s/>For Margalit non-humiliation is the central aspect of dignity and respect. <text:s/>He uses the term humiliation to mean “dehumanisation and cruelty” as “wilfully (deliberately) causing pain and distress.</text:p>
      <text:p text:style-name="P13">Deontology would see compromise as failure – actions are right or wrong regardless ..of the results. <text:s/>You cannot bend core moral duties, so negotiation may mean breaking a rule. <text:s/>The most famous example is the duty not to tell a lie – so if a thief asks you where your money is you should not mislead him! <text:s/>But we<text:s/>need to determine our motive for seeking compromise. If it is to pursue peace by compromising, we might be able to prevent a greater moral wrong (continuation of war and suffering). <text:s/>Some point to a list of priorities – so we may put the duty to protect life above that of telling a lie. <text:s/>We also must face the issue of pragmatism – we may be able to negotiate over timing etc.</text:p>
      <text:p text:style-name="P14">Margalit’s philosophy covers international relations and does not extend to individual morality. <text:s/>He calls this “macro-morality”. <text:s/>Reaching a compromise requires institutions, usually found in democracies, and any compromise should be in line with democratic principles. And should not seek to deepen inequalities. <text:s/>It raises very practical questions about how we deal with the past – slavery and the ever-present questions of reparation for example. <text:s/>We also have to think about the effects of a compromise in other ways – how does it affect the equitable distribution of resources within society, or the rights held by different groups, or<text:s/>undermining individual wellbeing.</text:p>
      <text:p text:style-name="P15">Discuss.</text:p>
      <text:p text:style-name="P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ichard Walker</meta:initial-creator>
    <dc:creator>Richard Walker</dc:creator>
    <meta:creation-date>2026-08-28T12:50:00Z</meta:creation-date>
    <dc:date>2026-08-28T12:50:00Z</dc:date>
    <meta:template xlink:href="Normal" xlink:type="simple"/>
    <meta:editing-cycles>2</meta:editing-cycles>
    <meta:editing-duration>PT60S</meta:editing-duration>
    <meta:document-statistic meta:page-count="2" meta:paragraph-count="10" meta:word-count="767" meta:character-count="5133" meta:row-count="36" meta:non-whitespace-character-count="4376"/>
  </office:meta>
</office:document-meta>
</file>